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octet-stream" manifest:full-path="Object 1"/>
  <manifest:file-entry manifest:media-type="" manifest:full-path="ObjectReplacements/Object 1"/>
  <manifest:file-entry manifest:media-type="image/png" manifest:full-path="Thumbnails/thumbnail.png"/>
  <manifest:file-entry manifest:media-type="text/xml" manifest:full-path="content.xml"/>
  <manifest:file-entry manifest:media-type="application/binary" manifest:full-path="layout-cache"/>
  <manifest:file-entry manifest:media-type="image/gif" manifest:full-path="Pictures/10000200000007A6000003E4862EE4C2.gif"/>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OpenSymbol" svg:font-family="OpenSymbol, 'Arial Unicode MS'" style:font-family-generic="system"/>
    <style:font-face style:name="Mangal" svg:font-family="Mangal"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353cm" style:line-height-at-least="0.176cm" fo:text-align="center" style:justify-single-word="false"/>
      <style:text-properties style:font-name="Comic Sans MS" fo:font-size="12pt" fo:language="fr" fo:country="FR" fo:font-style="italic" fo:font-weight="bold" style:font-name-asian="Calibri" style:font-size-asian="12pt" style:font-style-asian="italic" style:font-weight-asian="bold" style:font-name-complex="Comic Sans MS" style:font-size-complex="12pt" style:font-style-complex="italic"/>
    </style:style>
    <style:style style:name="P2" style:family="paragraph" style:parent-style-name="Standard">
      <style:paragraph-properties fo:margin-top="0cm" fo:margin-bottom="0.353cm" fo:line-height="115%" fo:text-align="center" style:justify-single-word="false"/>
      <style:text-properties style:font-name="Comic Sans MS" fo:font-size="12pt" fo:language="fr" fo:country="FR" fo:font-style="italic" style:font-name-asian="Comic Sans MS" style:font-size-asian="12pt" style:font-style-asian="italic" style:font-name-complex="Comic Sans MS" style:font-size-complex="12pt" style:font-style-complex="italic"/>
    </style:style>
    <style:style style:name="P3" style:family="paragraph" style:parent-style-name="Standard">
      <style:paragraph-properties fo:margin-top="0cm" fo:margin-bottom="0.353cm" style:line-height-at-least="0.176cm"/>
      <style:text-properties style:font-name="Comic Sans MS" fo:font-size="12pt" fo:language="fr" fo:country="FR" fo:font-style="italic" style:font-name-asian="Comic Sans MS" style:font-size-asian="12pt" style:font-style-asian="italic" style:font-name-complex="Comic Sans MS" style:font-size-complex="12pt"/>
    </style:style>
    <style:style style:name="P4" style:family="paragraph" style:parent-style-name="Standard">
      <style:paragraph-properties fo:margin-top="0cm" fo:margin-bottom="0.353cm" style:line-height-at-least="0.176cm" fo:text-align="center" style:justify-single-word="false"/>
      <style:text-properties style:font-name="Comic Sans MS" fo:font-size="12pt" fo:language="fr" fo:country="FR" fo:font-style="normal" style:font-name-asian="Comic Sans MS" style:font-size-asian="12pt" style:font-style-asian="normal" style:font-name-complex="Comic Sans MS" style:font-size-complex="12pt" style:font-style-complex="normal"/>
    </style:style>
    <style:style style:name="P5" style:family="paragraph" style:parent-style-name="Standard">
      <style:paragraph-properties fo:margin-top="0cm" fo:margin-bottom="0.353cm" fo:line-height="115%"/>
    </style:style>
    <style:style style:name="P6" style:family="paragraph" style:parent-style-name="Standard">
      <style:paragraph-properties fo:margin-top="0cm" fo:margin-bottom="0.353cm" fo:line-height="115%" fo:text-align="center" style:justify-single-word="false"/>
    </style:style>
    <style:style style:name="P7" style:family="paragraph" style:parent-style-name="Standard">
      <style:paragraph-properties fo:margin-top="0cm" fo:margin-bottom="0.353cm" style:line-height-at-least="0.176cm"/>
    </style:style>
    <style:style style:name="P8" style:family="paragraph" style:parent-style-name="Standard">
      <style:paragraph-properties fo:margin-top="0cm" fo:margin-bottom="0.353cm" style:line-height-at-least="0.176cm" fo:text-align="start" style:justify-single-word="false"/>
    </style:style>
    <style:style style:name="P9" style:family="paragraph" style:parent-style-name="Standard" style:master-page-name="MP0">
      <style:paragraph-properties fo:margin-top="0cm" fo:margin-bottom="0.353cm" style:line-height-at-least="0.176cm" fo:text-align="center" style:justify-single-word="false" style:page-number="auto" fo:break-before="page"/>
      <style:text-properties style:font-name="Comic Sans MS" fo:font-size="12pt" fo:language="fr" fo:country="FR" fo:font-style="italic" fo:font-weight="bold" style:font-name-asian="Calibri" style:font-size-asian="12pt" style:font-style-asian="italic" style:font-weight-asian="bold" style:font-name-complex="Comic Sans MS" style:font-size-complex="12pt" style:font-style-complex="italic"/>
    </style:style>
    <style:style style:name="P10" style:family="paragraph" style:parent-style-name="Standard" style:list-style-name="L1">
      <style:paragraph-properties fo:margin-top="0cm" fo:margin-bottom="0.353cm" style:line-height-at-least="0.176cm"/>
      <style:text-properties style:font-name="Comic Sans MS" fo:font-size="12pt" fo:language="fr" fo:country="FR" style:font-name-asian="Comic Sans MS" style:font-size-asian="12pt" style:font-name-complex="Comic Sans MS" style:font-size-complex="12pt"/>
    </style:style>
    <style:style style:name="P11" style:family="paragraph" style:parent-style-name="Standard">
      <style:paragraph-properties fo:margin-top="0cm" fo:margin-bottom="0.353cm" style:line-height-at-least="0.176cm" fo:text-align="center" style:justify-single-word="false"/>
      <style:text-properties style:font-name="Comic Sans MS" fo:font-size="12pt" fo:language="fr" fo:country="FR" fo:font-style="italic" style:font-name-asian="Comic Sans MS" style:font-size-asian="12pt" style:font-style-asian="italic" style:font-name-complex="Comic Sans MS" style:font-size-complex="12pt"/>
    </style:style>
    <style:style style:name="P12" style:family="paragraph" style:parent-style-name="Standard">
      <style:paragraph-properties fo:margin-top="0cm" fo:margin-bottom="0.353cm" fo:line-height="115%"/>
    </style:style>
    <style:style style:name="P13" style:family="paragraph" style:parent-style-name="Standard" style:list-style-name="L2" style:master-page-name="">
      <style:paragraph-properties fo:margin-left="0.344cm" fo:margin-right="0cm" fo:margin-top="0cm" fo:margin-bottom="0.353cm" style:line-height-at-least="0.176cm" fo:hyphenation-ladder-count="no-limit" fo:text-indent="0cm" style:auto-text-indent="false" style:page-number="auto"/>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4" style:family="paragraph" style:parent-style-name="Standard" style:list-style-name="L3" style:master-page-name="">
      <style:paragraph-properties fo:margin-left="0cm" fo:margin-right="0.714cm" fo:margin-top="0cm" fo:margin-bottom="0.353cm" style:line-height-at-least="0.176cm" fo:hyphenation-ladder-count="no-limit" fo:text-indent="0cm" style:auto-text-indent="false" style:page-number="auto"/>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5" style:family="paragraph" style:parent-style-name="Standard" style:list-style-name="L3">
      <style:paragraph-properties fo:margin-left="0cm" fo:margin-right="0.714cm" fo:margin-top="0cm" fo:margin-bottom="0.353cm" style:line-height-at-least="0.176cm" fo:hyphenation-ladder-count="no-limit" fo:text-indent="0cm" style:auto-text-indent="false"/>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6" style:family="paragraph" style:parent-style-name="Standard" style:list-style-name="L4">
      <style:paragraph-properties fo:margin-left="0cm" fo:margin-right="0cm" fo:margin-top="0cm" fo:margin-bottom="0.353cm" style:line-height-at-least="0.176cm" fo:hyphenation-ladder-count="no-limit" fo:text-indent="-0.801cm" style:auto-text-indent="false" fo:background-color="transparent">
        <style:tab-stops>
          <style:tab-stop style:position="0.026cm"/>
        </style:tab-stops>
        <style:background-image/>
      </style:paragraph-properties>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7" style:family="paragraph" style:parent-style-name="Standard" style:list-style-name="L4" style:master-page-name="">
      <style:paragraph-properties fo:margin-left="0.101cm" fo:margin-right="0cm" fo:margin-top="0cm" fo:margin-bottom="0.353cm" fo:line-height="100%" fo:hyphenation-ladder-count="no-limit" fo:text-indent="0cm" style:auto-text-indent="false" style:page-number="auto" fo:background-color="transparent">
        <style:tab-stops>
          <style:tab-stop style:position="0.026cm"/>
        </style:tab-stops>
        <style:background-image/>
      </style:paragraph-properties>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8" style:family="paragraph" style:parent-style-name="Standard" style:list-style-name="L4">
      <style:paragraph-properties fo:margin-left="0.101cm" fo:margin-right="0cm" fo:margin-top="0cm" fo:margin-bottom="0.353cm" fo:line-height="100%" fo:hyphenation-ladder-count="no-limit" fo:text-indent="0cm" style:auto-text-indent="false" fo:background-color="transparent">
        <style:tab-stops>
          <style:tab-stop style:position="0.026cm"/>
        </style:tab-stops>
        <style:background-image/>
      </style:paragraph-properties>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19" style:family="paragraph" style:parent-style-name="Standard" style:list-style-name="L4">
      <style:paragraph-properties fo:margin-left="0cm" fo:margin-right="0cm" fo:margin-top="0cm" fo:margin-bottom="0.353cm" style:line-height-at-least="0.176cm" fo:hyphenation-ladder-count="no-limit" fo:text-indent="0cm" style:auto-text-indent="false" fo:background-color="transparent">
        <style:tab-stops>
          <style:tab-stop style:position="0.026cm"/>
        </style:tab-stops>
        <style:background-image/>
      </style:paragraph-properties>
      <style:text-properties style:font-name="Comic Sans MS" fo:font-size="12pt" fo:language="fr" fo:country="FR" style:font-name-asian="Comic Sans MS" style:font-size-asian="12pt" style:font-name-complex="Comic Sans MS" style:font-size-complex="12pt" fo:hyphenate="false" fo:hyphenation-remain-char-count="0" fo:hyphenation-push-char-count="0"/>
    </style:style>
    <style:style style:name="P20" style:family="paragraph">
      <style:paragraph-properties style:writing-mode="lr-tb" style:font-independent-line-spacing="false"/>
    </style:style>
    <style:style style:name="T1" style:family="text">
      <style:text-properties style:font-name="Comic Sans MS" fo:font-size="12pt" style:font-size-asian="12pt" style:font-size-complex="12pt"/>
    </style:style>
    <style:style style:name="T2" style:family="text">
      <style:text-properties style:font-name="Comic Sans MS" fo:font-size="12pt" fo:language="fr" fo:country="FR" style:text-underline-style="solid" style:text-underline-width="auto" style:text-underline-color="font-color" fo:font-weight="bold" style:text-underline-mode="continuous" style:text-overline-mode="continuous" style:text-line-through-mode="continuous" style:font-name-asian="Comic Sans MS" style:font-size-asian="12pt" style:font-weight-asian="bold" style:font-name-complex="Comic Sans MS" style:font-size-complex="12pt"/>
    </style:style>
    <style:style style:name="T3" style:family="text">
      <style:text-properties style:font-name="Comic Sans MS" fo:font-size="12pt" fo:language="fr" fo:country="FR" fo:font-weight="bold" style:font-name-asian="Comic Sans MS" style:font-size-asian="12pt" style:font-weight-asian="bold" style:font-name-complex="Comic Sans MS" style:font-size-complex="12pt"/>
    </style:style>
    <style:style style:name="T4" style:family="text">
      <style:text-properties style:font-name="Comic Sans MS" fo:font-size="12pt" fo:language="fr" fo:country="FR" fo:font-style="italic" style:font-name-asian="Comic Sans MS" style:font-size-asian="12pt" style:font-style-asian="italic" style:font-name-complex="Comic Sans MS" style:font-size-complex="12pt"/>
    </style:style>
    <style:style style:name="T5" style:family="text">
      <style:text-properties style:font-name="Comic Sans MS" fo:font-size="12pt" fo:language="fr" fo:country="FR" fo:font-style="italic" style:font-name-asian="Comic Sans MS" style:font-size-asian="12pt" style:font-style-asian="italic" style:font-name-complex="Comic Sans MS" style:font-size-complex="12pt" style:font-style-complex="italic"/>
    </style:style>
    <style:style style:name="T6" style:family="text">
      <style:text-properties style:font-name="Comic Sans MS" fo:font-size="12pt" fo:language="fr" fo:country="FR" fo:font-style="italic" fo:font-weight="bold" style:font-name-asian="Comic Sans MS" style:font-size-asian="12pt" style:font-style-asian="italic" style:font-weight-asian="bold" style:font-name-complex="Comic Sans MS" style:font-size-complex="12pt" style:font-style-complex="italic" style:font-weight-complex="bold"/>
    </style:style>
    <style:style style:name="T7" style:family="text">
      <style:text-properties style:font-name="Comic Sans MS" fo:font-size="12pt" fo:language="fr" fo:country="FR" fo:font-style="italic" style:text-underline-style="solid" style:text-underline-width="auto" style:text-underline-color="font-color" fo:font-weight="bold" style:font-name-asian="Comic Sans MS" style:font-size-asian="12pt" style:font-style-asian="italic" style:font-weight-asian="bold" style:font-name-complex="Comic Sans MS" style:font-size-complex="12pt" style:font-style-complex="italic" style:font-weight-complex="bold"/>
    </style:style>
    <style:style style:name="T8" style:family="text">
      <style:text-properties style:language-asian="fr" style:country-asian="FR"/>
    </style:style>
    <style:style style:name="fr1" style:family="graphic" style:parent-style-name="Graphics">
      <style:graphic-properties style:vertical-pos="from-top" style:horizontal-pos="from-left" style:horizontal-rel="paragraph-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021cm" draw:visible-area-height="5.021cm"/>
    </style:style>
    <text:list-style style:name="L1">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loext:decorative="false" loext:allow-overlap="true" draw:stroke="solid" svg:stroke-width="0.053cm" svg:stroke-color="#000000" svg:stroke-opacity="100%" draw:stroke-linejoin="miter" svg:stroke-linecap="butt" draw:fill="none" draw:textarea-horizontal-align="left" draw:textarea-vertical-align="top" draw:auto-grow-height="false" draw:auto-grow-width="false" fo:padding-top="0.009cm" fo:padding-bottom="0.009cm" fo:padding-left="0.009cm" fo:padding-right="0.009cm" fo:wrap-option="wrap"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loext:decorative="false" loext:allow-overlap="true" draw:stroke="solid" svg:stroke-width="0.035cm" svg:stroke-color="#042433" svg:stroke-opacity="100%" draw:stroke-linejoin="miter" svg:stroke-linecap="butt" draw:fill="none" draw:textarea-horizontal-align="center" draw:textarea-vertical-align="middle" draw:auto-grow-height="false" draw:auto-grow-width="false" fo:padding-top="0cm" fo:padding-bottom="0cm" fo:padding-left="0cm" fo:padding-right="0cm" fo:wrap-option="wrap"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Compte rendu du Conseil d’Administration</text:p>
      <text:p text:style-name="P1">Du Mardi 30 Juin 2026</text:p>
      <text:p text:style-name="P1">Association Longe Côte Saint Jouin Plage</text:p>
      <text:p text:style-name="P6"><text:span text:style-name="Police_20_par_20_défaut"><text:span text:style-name="T1"><draw:frame draw:style-name="fr2" draw:name="Objet1" text:anchor-type="as-char" svg:y="0cm" svg:width="4.207cm" style:rel-width="scale" svg:height="2.593cm" style:rel-height="scale" draw:z-index="3"><draw:object-ole xlink:href="./Object 1" xlink:type="simple" xlink:show="embed" xlink:actuate="onLoad"/><draw:image xlink:href="./ObjectReplacements/Object 1" xlink:type="simple" xlink:show="embed" xlink:actuate="onLoad"/></draw:frame></text:span></text:span></text:p>
      <text:p text:style-name="P2">Chez Elise OBLIN à Le Havre</text:p>
      <text:p text:style-name="P5"><text:span text:style-name="Police_20_par_20_défaut"><text:span text:style-name="T2">Présents</text:span></text:span><text:span text:style-name="Police_20_par_20_défaut"><text:span text:style-name="T3">: </text:span></text:span></text:p>
      <text:p text:style-name="P5"><text:span text:style-name="Police_20_par_20_défaut"><text:span text:style-name="T5">Bruno DUCHEMIN (Président), Patrick LECARPENTIER, <text:s text:c="2"/>François CALINE, Sylviane POLLET, Frédéric MERIGEAU, Elise OBLIN, <text:s/>Hervé DUHAMEL , <text:s text:c="9"/>Gilles HONORE</text:span></text:span></text:p>
      <text:p text:style-name="P5"><text:span text:style-name="Police_20_par_20_défaut"><text:span text:style-name="T7">Absents</text:span></text:span><text:span text:style-name="Police_20_par_20_défaut"><text:span text:style-name="T5"> :</text:span></text:span></text:p>
      <text:p text:style-name="P5"><text:span text:style-name="Police_20_par_20_défaut"><text:span text:style-name="T5">Michel DEHAIS </text:span></text:span></text:p>
      <text:p text:style-name="P6"><text:span text:style-name="Police_20_par_20_défaut"><text:span text:style-name="T5">Séance ouverte à 18 h 30</text:span></text:span></text:p>
      <text:p text:style-name="P7"><text:span text:style-name="Police_20_par_20_défaut"><text:span text:style-name="T2"/></text:span></text:p>
      <text:p text:style-name="P7"><text:span text:style-name="Police_20_par_20_défaut"><text:span text:style-name="T2">Ordre du jour</text:span></text:span><text:span text:style-name="Police_20_par_20_défaut"><text:span text:style-name="T3">:</text:span></text:span></text:p>
      <text:list xml:id="list3465941915604497202" text:style-name="L1">
        <text:list-item>
          <text:p text:style-name="P10"><text:s/>1) <text:s/>Fonctionnement des sorties et du pôle nautique</text:p>
        </text:list-item>
        <text:list-item>
          <text:p text:style-name="P10">2) <text:s/>Mise à jour des adhésions (point sur le certificat médical)</text:p>
        </text:list-item>
        <text:list-item>
          <text:p text:style-name="P10">3) Encadrement pour les mois prochains et point sur les besoins de formation</text:p>
        </text:list-item>
        <text:list-item>
          <text:p text:style-name="P10">4) Prochains évènements : les 10 kms de Colleville, Beaujolais nouveau, soirées pique-nique de l'été, futur week-end 2027, sorties nocturnes</text:p>
        </text:list-item>
        <text:list-item>
          <text:p text:style-name="P10">5) Achat de parkas aux couleurs du Club</text:p>
        </text:list-item>
        <text:list-item>
          <text:p text:style-name="P10">6) Questions diverses</text:p>
        </text:list-item>
      </text:list>
      <text:list xml:id="list7181310047862844293" text:style-name="L2">
        <text:list-header>
          <text:p text:style-name="P13"><text:s text:c="5"/>1) <text:s/>Les sorties longe côte se déroulent dans une bonne ambiance. Environ 18 sorties par mois.</text:p>
        </text:list-header>
      </text:list>
      <text:list xml:id="list5165234020619360880" text:style-name="L3">
        <text:list-item>
          <text:list>
            <text:list-header>
              <text:p text:style-name="P14"><text:s text:c="7"/>2) <text:s text:c="2"/>Envoi par Elise de mails de rappel aux nouveaux adhérents qui n'ont pas encore fourni leur certificat médical demandé à l'inscription.</text:p>
              <text:list>
                <text:list-header>
                  <text:p text:style-name="P15"><text:s text:c="13"/>Elise va faire une mise à jour du logiciel adhésion au niveau du certificat <text:soft-page-break/>médical qui est demandé plusieurs fois.</text:p>
                  <text:list>
                    <text:list-header>
                      <text:p text:style-name="P15"><text:s text:c="14"/>Le port du tee-shirt, offert par le club à l'adhésion, est rendu obligatoire et sera inscrit dans le règlement.</text:p>
                    </text:list-header>
                  </text:list>
                </text:list-header>
              </text:list>
            </text:list-header>
          </text:list>
        </text:list-item>
      </text:list>
      <text:list xml:id="list6122191613957900353" text:style-name="L4">
        <text:list-item>
          <text:list>
            <text:list-item>
              <text:list>
                <text:list-item>
                  <text:list>
                    <text:list-item>
                      <text:list>
                        <text:list-item>
                          <text:list>
                            <text:list-item>
                              <text:list>
                                <text:list-header>
                                  <text:p text:style-name="P16"><text:s text:c="7"/>3) <text:s text:c="2"/>Il est envisagé de former de nouveaux animateurs afin de palier à d'éventuelles absences des animateurs en place. Voir pour les inscriptions d'Elise OBLIN et de Christian POUPEL pour 2027. Voir également Marie-Ange SISTEL et françois VALLEE s'ils sont intéressés par cette formation. <text:s text:c="6"/></text:p>
                                </text:list-header>
                              </text:list>
                            </text:list-item>
                          </text:list>
                        </text:list-item>
                      </text:list>
                      <text:p text:style-name="P17"><text:s text:c="7"/>4) <text:s/>Pour les 10 kms de Colleville, le Club d'Omaha Beach nous a fait parvenir une affiche, laquelle sera diffusée à nos adhérents afin qu'ils puissent s'inscrire.</text:p>
                      <text:list>
                        <text:list-item>
                          <text:list>
                            <text:list-item>
                              <text:list>
                                <text:list-header>
                                  <text:p text:style-name="P18"><text:s text:c="13"/>Le Beaujolais nouveau aura lieu le vendredi 20 novembre 2026 à 18h30. </text:p>
                                  <text:list>
                                    <text:list-item>
                                      <text:list>
                                        <text:list-item>
                                          <text:list>
                                            <text:list-header>
                                              <text:p text:style-name="P18"><text:s text:c="13"/>Après les sorties longe côte du lundi 13 juillet et du vendredi 31 juillet, soirées pique-nique partagé au pôle nautique. </text:p>
                                              <text:p text:style-name="P18"><text:s text:c="13"/>Sortie nocturne prévue en septembre.</text:p>
                                              <text:p text:style-name="P18"><text:s text:c="13"/>Le week-end 2027 se déroulera du 15 au 17 mai 2027 à Colleville Montgomery. A l'étude pour un choix d'une nuit ou deux nuits. <text:s/>Des précisions seront données ultérieurement</text:p>
                                            </text:list-header>
                                          </text:list>
                                        </text:list-item>
                                      </text:list>
                                    </text:list-item>
                                  </text:list>
                                </text:list-header>
                              </text:list>
                            </text:list-item>
                          </text:list>
                        </text:list-item>
                      </text:list>
                    </text:list-item>
                  </text:list>
                </text:list-item>
              </text:list>
            </text:list-item>
          </text:list>
          <text:p text:style-name="P19"><text:s text:c="8"/>5) <text:s/>Une vente de parkas aux couleurs du club va être mise en place. <text:s/></text:p>
          <text:p text:style-name="P19"><text:s text:c="24"/></text:p>
        </text:list-item>
      </text:list>
      <text:p text:style-name="P4">L'ordre du jour et les questions sont épuisés</text:p>
      <text:p text:style-name="P4">Fin de la séance <text:s/>20 H 30</text:p>
      <text:p text:style-name="P4">Remerciements à Elise et Aurélien pour leur accueil</text:p>
      <text:p text:style-name="P4">Prochain CA le mercredi 2 septembre 2026 à 18 h 30</text:p>
      <text:p text:style-name="P4">Chez François à Bolbec</text:p>
      <text:p text:style-name="P11"/>
      <text:p text:style-name="P7"><draw:custom-shape text:anchor-type="paragraph" draw:z-index="1" draw:name="Forme libre : forme 3" draw:style-name="gr1" draw:text-style-name="P20" svg:width="2.453cm" svg:height="0.953cm" svg:x="10.266cm" svg:y="0.81cm"><text:p/><draw:enhanced-geometry svg:viewBox="0 0 1426140 930169" draw:text-areas="?f267 ?f269 ?f268 ?f270" draw:glue-points="?f271 ?f272 ?f273 ?f274 ?f275 ?f276 ?f277 ?f278 ?f279 ?f280 ?f281 ?f282 ?f283 ?f284 ?f285 ?f286 ?f287 ?f288 ?f289 ?f290 ?f291 ?f292 ?f293 ?f294 ?f295 ?f296 ?f297 ?f298 ?f299 ?f300 ?f301 ?f276 ?f302 ?f303 ?f304 ?f305 ?f306 ?f307 ?f308 ?f286 ?f309 ?f310 ?f311 ?f312 ?f313 ?f314 ?f315 ?f316 ?f317 ?f296 ?f318 ?f280 ?f319 ?f320 ?f271 ?f321 ?f322 ?f323" draw:type="non-primitive" draw:enhanced-path="M ?f3 ?f4 C ?f5 ?f6 ?f7 ?f8 ?f9 ?f10 ?f11 ?f12 ?f13 ?f14 ?f0 ?f15 ?f16 ?f17 ?f18 ?f19 ?f20 ?f21 ?f22 ?f23 ?f24 ?f25 ?f26 ?f27 ?f28 ?f14 ?f29 ?f30 ?f31 ?f32 ?f33 ?f34 ?f35 ?f36 ?f37 ?f38 ?f39 ?f40 ?f41 ?f42 ?f43 ?f44 ?f45 ?f46 ?f47 ?f48 ?f49 ?f50 ?f51 ?f52 ?f53 ?f54 ?f55 ?f56 ?f57 ?f58 ?f59 ?f60 ?f61 ?f62 ?f63 ?f64 ?f65 ?f66 ?f67 ?f68 ?f69 ?f70 ?f71 ?f72 ?f73 ?f74 ?f75 ?f76 ?f77 ?f78 ?f79 ?f80 ?f81 ?f82 ?f83 ?f84 ?f85 ?f86 ?f87 ?f88 ?f89 ?f90 ?f91 ?f15 ?f92 ?f93 ?f94 ?f95 ?f96 ?f97 ?f98 ?f99 ?f100 ?f101 ?f102 ?f60 ?f103 ?f104 ?f105 ?f106 ?f107 ?f108 ?f109 ?f110 ?f61 ?f111 ?f112 ?f44 ?f63 ?f113 ?f114 ?f115 ?f116 ?f117 ?f118 ?f119 ?f120 ?f121 ?f120 ?f122 ?f120 ?f123 ?f124 ?f125 ?f126 ?f127 ?f128 ?f129 ?f130 ?f131 ?f132 ?f133 ?f134 ?f135 ?f136 ?f137 ?f138 ?f74 ?f139 ?f140 ?f141 ?f142 ?f143 ?f27 ?f144 ?f145 ?f146 ?f147 ?f148 ?f149 ?f150 ?f151 ?f152 ?f153 ?f3 ?f154 L ?f155 ?f156 N"><draw:equation draw:name="f0" draw:formula="0"/><draw:equation draw:name="f1" draw:formula="1426140"/><draw:equation draw:name="f2" draw:formula="930169"/><draw:equation draw:name="f3" draw:formula="990600"/><draw:equation draw:name="f4" draw:formula="711033"/><draw:equation draw:name="f5" draw:formula="427840"/><draw:equation draw:name="f6" draw:formula="664136"/><draw:equation draw:name="f7" draw:formula="623648"/><draw:equation draw:name="f8" draw:formula="647033"/><draw:equation draw:name="f9" draw:formula="47625"/><draw:equation draw:name="f10" draw:formula="739608"/><draw:equation draw:name="f11" draw:formula="30744"/><draw:equation draw:name="f12" draw:formula="742321"/><draw:equation draw:name="f13" draw:formula="15875"/><draw:equation draw:name="f14" draw:formula="752308"/><draw:equation draw:name="f15" draw:formula="758658"/><draw:equation draw:name="f16" draw:formula="60325"/><draw:equation draw:name="f17" draw:formula="771358"/><draw:equation draw:name="f18" draw:formula="119353"/><draw:equation draw:name="f19" draw:formula="794997"/><draw:equation draw:name="f20" draw:formula="180975"/><draw:equation draw:name="f21" draw:formula="796758"/><draw:equation draw:name="f22" draw:formula="558440"/><draw:equation draw:name="f23" draw:formula="807543"/><draw:equation draw:name="f24" draw:formula="519345"/><draw:equation draw:name="f25" draw:formula="814559"/><draw:equation draw:name="f26" draw:formula="704850"/><draw:equation draw:name="f27" draw:formula="768183"/><draw:equation draw:name="f28" draw:formula="698500"/><draw:equation draw:name="f29" draw:formula="693930"/><draw:equation draw:name="f30" draw:formula="735599"/><draw:equation draw:name="f31" draw:formula="685800"/><draw:equation draw:name="f32" draw:formula="720558"/><draw:equation draw:name="f33" draw:formula="630369"/><draw:equation draw:name="f34" draw:formula="618010"/><draw:equation draw:name="f35" draw:formula="561503"/><draw:equation draw:name="f36" draw:formula="522366"/><draw:equation draw:name="f37" draw:formula="514350"/><draw:equation draw:name="f38" draw:formula="415758"/><draw:equation draw:name="f39" draw:formula="487873"/><draw:equation draw:name="f40" draw:formula="355898"/><draw:equation draw:name="f41" draw:formula="482600"/><draw:equation draw:name="f42" draw:formula="288758"/><draw:equation draw:name="f43" draw:formula="466725"/><draw:equation draw:name="f44" draw:formula="225258"/><draw:equation draw:name="f45" draw:formula="467926"/><draw:equation draw:name="f46" draw:formula="239665"/><draw:equation draw:name="f47" draw:formula="520103"/><draw:equation draw:name="f48" draw:formula="931629"/><draw:equation draw:name="f49" draw:formula="542925"/><draw:equation draw:name="f50" draw:formula="930108"/><draw:equation draw:name="f51" draw:formula="670473"/><draw:equation draw:name="f52" draw:formula="921605"/><draw:equation draw:name="f53" draw:formula="602697"/><draw:equation draw:name="f54" draw:formula="681442"/><draw:equation draw:name="f55" draw:formula="638175"/><draw:equation draw:name="f56" draw:formula="558633"/><draw:equation draw:name="f57" draw:formula="644086"/><draw:equation draw:name="f58" draw:formula="538171"/><draw:equation draw:name="f59" draw:formula="657225"/><draw:equation draw:name="f60" draw:formula="520533"/><draw:equation draw:name="f61" draw:formula="666750"/><draw:equation draw:name="f62" draw:formula="501483"/><draw:equation draw:name="f63" draw:formula="688975"/><draw:equation draw:name="f64" draw:formula="539583"/><draw:equation draw:name="f65" draw:formula="719086"/><draw:equation draw:name="f66" draw:formula="574070"/><draw:equation draw:name="f67" draw:formula="733425"/><draw:equation draw:name="f68" draw:formula="615783"/><draw:equation draw:name="f69" draw:formula="754476"/><draw:equation draw:name="f70" draw:formula="677023"/><draw:equation draw:name="f71" draw:formula="749972"/><draw:equation draw:name="f72" draw:formula="867349"/><draw:equation draw:name="f73" draw:formula="771525"/><draw:equation draw:name="f74" draw:formula="806283"/><draw:equation draw:name="f75" draw:formula="810680"/><draw:equation draw:name="f76" draw:formula="695343"/><draw:equation draw:name="f77" draw:formula="774264"/><draw:equation draw:name="f78" draw:formula="570368"/><draw:equation draw:name="f79" draw:formula="790575"/><draw:equation draw:name="f80" draw:formula="453858"/><draw:equation draw:name="f81" draw:formula="796706"/><draw:equation draw:name="f82" draw:formula="410062"/><draw:equation draw:name="f83" draw:formula="822325"/><draw:equation draw:name="f84" draw:formula="371308"/><draw:equation draw:name="f85" draw:formula="838200"/><draw:equation draw:name="f86" draw:formula="330033"/><draw:equation draw:name="f87" draw:formula="863600"/><draw:equation draw:name="f88" draw:formula="472908"/><draw:equation draw:name="f89" draw:formula="883994"/><draw:equation draw:name="f90" draw:formula="616764"/><draw:equation draw:name="f91" draw:formula="914400"/><draw:equation draw:name="f92" draw:formula="922187"/><draw:equation draw:name="f93" draw:formula="794996"/><draw:equation draw:name="f94" draw:formula="934342"/><draw:equation draw:name="f95" draw:formula="895857"/><draw:equation draw:name="f96" draw:formula="952500"/><draw:equation draw:name="f97" draw:formula="863433"/><draw:equation draw:name="f98" draw:formula="1010462"/><draw:equation draw:name="f99" draw:formula="759930"/><draw:equation draw:name="f100" draw:formula="1016000"/><draw:equation draw:name="f101" draw:formula="634833"/><draw:equation draw:name="f102" draw:formula="1047750"/><draw:equation draw:name="f103" draw:formula="1034181"/><draw:equation draw:name="f104" draw:formula="440814"/><draw:equation draw:name="f105" draw:formula="1080818"/><draw:equation draw:name="f106" draw:formula="-124931"/><draw:equation draw:name="f107" draw:formula="742950"/><draw:equation draw:name="f108" draw:formula="25233"/><draw:equation draw:name="f109" draw:formula="672776"/><draw:equation draw:name="f110" draw:formula="56422"/><draw:equation draw:name="f111" draw:formula="158583"/><draw:equation draw:name="f112" draw:formula="628650"/><draw:equation draw:name="f113" draw:formula="257008"/><draw:equation draw:name="f114" draw:formula="744024"/><draw:equation draw:name="f115" draw:formula="301969"/><draw:equation draw:name="f116" draw:formula="809625"/><draw:equation draw:name="f117" draw:formula="320508"/><draw:equation draw:name="f118" draw:formula="892627"/><draw:equation draw:name="f119" draw:formula="343965"/><draw:equation draw:name="f120" draw:formula="1066800"/><draw:equation draw:name="f121" draw:formula="262830"/><draw:equation draw:name="f122" draw:formula="349083"/><draw:equation draw:name="f123" draw:formula="395354"/><draw:equation draw:name="f124" draw:formula="683635"/><draw:equation draw:name="f125" draw:formula="827347"/><draw:equation draw:name="f126" draw:formula="619125"/><draw:equation draw:name="f127" draw:formula="901533"/><draw:equation draw:name="f128" draw:formula="890914"/><draw:equation draw:name="f129" draw:formula="919652"/><draw:equation draw:name="f130" draw:formula="1157262"/><draw:equation draw:name="f131" draw:formula="975534"/><draw:equation draw:name="f132" draw:formula="1419225"/><draw:equation draw:name="f133" draw:formula="853908"/><draw:equation draw:name="f134" draw:formula="1454021"/><draw:equation draw:name="f135" draw:formula="837753"/><draw:equation draw:name="f136" draw:formula="1347887"/><draw:equation draw:name="f137" draw:formula="825091"/><draw:equation draw:name="f138" draw:formula="1314450"/><draw:equation draw:name="f139" draw:formula="1296731"/><draw:equation draw:name="f140" draw:formula="796316"/><draw:equation draw:name="f141" draw:formula="1281723"/><draw:equation draw:name="f142" draw:formula="782017"/><draw:equation draw:name="f143" draw:formula="1266825"/><draw:equation draw:name="f144" draw:formula="1193441"/><draw:equation draw:name="f145" draw:formula="700041"/><draw:equation draw:name="f146" draw:formula="1180456"/><draw:equation draw:name="f147" draw:formula="663150"/><draw:equation draw:name="f148" draw:formula="1085850"/><draw:equation draw:name="f149" draw:formula="625308"/><draw:equation draw:name="f150" draw:formula="1055787"/><draw:equation draw:name="f151" draw:formula="613283"/><draw:equation draw:name="f152" draw:formula="1022350"/><draw:equation draw:name="f153" draw:formula="612608"/><draw:equation draw:name="f154" draw:formula="606258"/><draw:equation draw:name="f155" draw:formula="1190625"/><draw:equation draw:name="f156" draw:formula="587208"/><draw:equation draw:name="f157" draw:formula="?f2 - ?f0"/><draw:equation draw:name="f158" draw:formula="?f1 - ?f0"/><draw:equation draw:name="f159" draw:formula="?f158 / 1426140"/><draw:equation draw:name="f160" draw:formula="?f157 / 930169"/><draw:equation draw:name="f161" draw:formula="990600 * ?f158"/><draw:equation draw:name="f162" draw:formula="711033 * ?f157"/><draw:equation draw:name="f163" draw:formula="47625 * ?f158"/><draw:equation draw:name="f164" draw:formula="739608 * ?f157"/><draw:equation draw:name="f165" draw:formula="0 * ?f158"/><draw:equation draw:name="f166" draw:formula="758658 * ?f157"/><draw:equation draw:name="f167" draw:formula="180975 * ?f158"/><draw:equation draw:name="f168" draw:formula="796758 * ?f157"/><draw:equation draw:name="f169" draw:formula="704850 * ?f158"/><draw:equation draw:name="f170" draw:formula="768183 * ?f157"/><draw:equation draw:name="f171" draw:formula="685800 * ?f158"/><draw:equation draw:name="f172" draw:formula="720558 * ?f157"/><draw:equation draw:name="f173" draw:formula="514350 * ?f158"/><draw:equation draw:name="f174" draw:formula="415758 * ?f157"/><draw:equation draw:name="f175" draw:formula="466725 * ?f158"/><draw:equation draw:name="f176" draw:formula="225258 * ?f157"/><draw:equation draw:name="f177" draw:formula="542925 * ?f158"/><draw:equation draw:name="f178" draw:formula="930108 * ?f157"/><draw:equation draw:name="f179" draw:formula="638175 * ?f158"/><draw:equation draw:name="f180" draw:formula="558633 * ?f157"/><draw:equation draw:name="f181" draw:formula="666750 * ?f158"/><draw:equation draw:name="f182" draw:formula="501483 * ?f157"/><draw:equation draw:name="f183" draw:formula="733425 * ?f158"/><draw:equation draw:name="f184" draw:formula="615783 * ?f157"/><draw:equation draw:name="f185" draw:formula="771525 * ?f158"/><draw:equation draw:name="f186" draw:formula="806283 * ?f157"/><draw:equation draw:name="f187" draw:formula="790575 * ?f158"/><draw:equation draw:name="f188" draw:formula="453858 * ?f157"/><draw:equation draw:name="f189" draw:formula="838200 * ?f158"/><draw:equation draw:name="f190" draw:formula="330033 * ?f157"/><draw:equation draw:name="f191" draw:formula="914400 * ?f158"/><draw:equation draw:name="f192" draw:formula="952500 * ?f158"/><draw:equation draw:name="f193" draw:formula="863433 * ?f157"/><draw:equation draw:name="f194" draw:formula="1047750 * ?f158"/><draw:equation draw:name="f195" draw:formula="520533 * ?f157"/><draw:equation draw:name="f196" draw:formula="742950 * ?f158"/><draw:equation draw:name="f197" draw:formula="25233 * ?f157"/><draw:equation draw:name="f198" draw:formula="628650 * ?f158"/><draw:equation draw:name="f199" draw:formula="809625 * ?f158"/><draw:equation draw:name="f200" draw:formula="320508 * ?f157"/><draw:equation draw:name="f201" draw:formula="1066800 * ?f158"/><draw:equation draw:name="f202" draw:formula="349083 * ?f157"/><draw:equation draw:name="f203" draw:formula="619125 * ?f158"/><draw:equation draw:name="f204" draw:formula="901533 * ?f157"/><draw:equation draw:name="f205" draw:formula="1419225 * ?f158"/><draw:equation draw:name="f206" draw:formula="853908 * ?f157"/><draw:equation draw:name="f207" draw:formula="1314450 * ?f158"/><draw:equation draw:name="f208" draw:formula="1266825 * ?f158"/><draw:equation draw:name="f209" draw:formula="1085850 * ?f158"/><draw:equation draw:name="f210" draw:formula="625308 * ?f157"/><draw:equation draw:name="f211" draw:formula="606258 * ?f157"/><draw:equation draw:name="f212" draw:formula="1190625 * ?f158"/><draw:equation draw:name="f213" draw:formula="587208 * ?f157"/><draw:equation draw:name="f214" draw:formula="?f161 / 1426140"/><draw:equation draw:name="f215" draw:formula="?f162 / 930169"/><draw:equation draw:name="f216" draw:formula="?f163 / 1426140"/><draw:equation draw:name="f217" draw:formula="?f164 / 930169"/><draw:equation draw:name="f218" draw:formula="?f165 / 1426140"/><draw:equation draw:name="f219" draw:formula="?f166 / 930169"/><draw:equation draw:name="f220" draw:formula="?f167 / 1426140"/><draw:equation draw:name="f221" draw:formula="?f168 / 930169"/><draw:equation draw:name="f222" draw:formula="?f169 / 1426140"/><draw:equation draw:name="f223" draw:formula="?f170 / 930169"/><draw:equation draw:name="f224" draw:formula="?f171 / 1426140"/><draw:equation draw:name="f225" draw:formula="?f172 / 930169"/><draw:equation draw:name="f226" draw:formula="?f173 / 1426140"/><draw:equation draw:name="f227" draw:formula="?f174 / 930169"/><draw:equation draw:name="f228" draw:formula="?f175 / 1426140"/><draw:equation draw:name="f229" draw:formula="?f176 / 930169"/><draw:equation draw:name="f230" draw:formula="?f177 / 1426140"/><draw:equation draw:name="f231" draw:formula="?f178 / 930169"/><draw:equation draw:name="f232" draw:formula="?f179 / 1426140"/><draw:equation draw:name="f233" draw:formula="?f180 / 930169"/><draw:equation draw:name="f234" draw:formula="?f181 / 1426140"/><draw:equation draw:name="f235" draw:formula="?f182 / 930169"/><draw:equation draw:name="f236" draw:formula="?f183 / 1426140"/><draw:equation draw:name="f237" draw:formula="?f184 / 930169"/><draw:equation draw:name="f238" draw:formula="?f185 / 1426140"/><draw:equation draw:name="f239" draw:formula="?f186 / 930169"/><draw:equation draw:name="f240" draw:formula="?f187 / 1426140"/><draw:equation draw:name="f241" draw:formula="?f188 / 930169"/><draw:equation draw:name="f242" draw:formula="?f189 / 1426140"/><draw:equation draw:name="f243" draw:formula="?f190 / 930169"/><draw:equation draw:name="f244" draw:formula="?f191 / 1426140"/><draw:equation draw:name="f245" draw:formula="?f192 / 1426140"/><draw:equation draw:name="f246" draw:formula="?f193 / 930169"/><draw:equation draw:name="f247" draw:formula="?f194 / 1426140"/><draw:equation draw:name="f248" draw:formula="?f195 / 930169"/><draw:equation draw:name="f249" draw:formula="?f196 / 1426140"/><draw:equation draw:name="f250" draw:formula="?f197 / 930169"/><draw:equation draw:name="f251" draw:formula="?f198 / 1426140"/><draw:equation draw:name="f252" draw:formula="?f199 / 1426140"/><draw:equation draw:name="f253" draw:formula="?f200 / 930169"/><draw:equation draw:name="f254" draw:formula="?f201 / 1426140"/><draw:equation draw:name="f255" draw:formula="?f202 / 930169"/><draw:equation draw:name="f256" draw:formula="?f203 / 1426140"/><draw:equation draw:name="f257" draw:formula="?f204 / 930169"/><draw:equation draw:name="f258" draw:formula="?f205 / 1426140"/><draw:equation draw:name="f259" draw:formula="?f206 / 930169"/><draw:equation draw:name="f260" draw:formula="?f207 / 1426140"/><draw:equation draw:name="f261" draw:formula="?f208 / 1426140"/><draw:equation draw:name="f262" draw:formula="?f209 / 1426140"/><draw:equation draw:name="f263" draw:formula="?f210 / 930169"/><draw:equation draw:name="f264" draw:formula="?f211 / 930169"/><draw:equation draw:name="f265" draw:formula="?f212 / 1426140"/><draw:equation draw:name="f266" draw:formula="?f213 / 930169"/><draw:equation draw:name="f267" draw:formula="?f0 / ?f159"/><draw:equation draw:name="f268" draw:formula="?f1 / ?f159"/><draw:equation draw:name="f269" draw:formula="?f0 / ?f160"/><draw:equation draw:name="f270" draw:formula="?f2 / ?f160"/><draw:equation draw:name="f271" draw:formula="?f214 / ?f159"/><draw:equation draw:name="f272" draw:formula="?f215 / ?f160"/><draw:equation draw:name="f273" draw:formula="?f216 / ?f159"/><draw:equation draw:name="f274" draw:formula="?f217 / ?f160"/><draw:equation draw:name="f275" draw:formula="?f218 / ?f159"/><draw:equation draw:name="f276" draw:formula="?f219 / ?f160"/><draw:equation draw:name="f277" draw:formula="?f220 / ?f159"/><draw:equation draw:name="f278" draw:formula="?f221 / ?f160"/><draw:equation draw:name="f279" draw:formula="?f222 / ?f159"/><draw:equation draw:name="f280" draw:formula="?f223 / ?f160"/><draw:equation draw:name="f281" draw:formula="?f224 / ?f159"/><draw:equation draw:name="f282" draw:formula="?f225 / ?f160"/><draw:equation draw:name="f283" draw:formula="?f226 / ?f159"/><draw:equation draw:name="f284" draw:formula="?f227 / ?f160"/><draw:equation draw:name="f285" draw:formula="?f228 / ?f159"/><draw:equation draw:name="f286" draw:formula="?f229 / ?f160"/><draw:equation draw:name="f287" draw:formula="?f230 / ?f159"/><draw:equation draw:name="f288" draw:formula="?f231 / ?f160"/><draw:equation draw:name="f289" draw:formula="?f232 / ?f159"/><draw:equation draw:name="f290" draw:formula="?f233 / ?f160"/><draw:equation draw:name="f291" draw:formula="?f234 / ?f159"/><draw:equation draw:name="f292" draw:formula="?f235 / ?f160"/><draw:equation draw:name="f293" draw:formula="?f236 / ?f159"/><draw:equation draw:name="f294" draw:formula="?f237 / ?f160"/><draw:equation draw:name="f295" draw:formula="?f238 / ?f159"/><draw:equation draw:name="f296" draw:formula="?f239 / ?f160"/><draw:equation draw:name="f297" draw:formula="?f240 / ?f159"/><draw:equation draw:name="f298" draw:formula="?f241 / ?f160"/><draw:equation draw:name="f299" draw:formula="?f242 / ?f159"/><draw:equation draw:name="f300" draw:formula="?f243 / ?f160"/><draw:equation draw:name="f301" draw:formula="?f244 / ?f159"/><draw:equation draw:name="f302" draw:formula="?f245 / ?f159"/><draw:equation draw:name="f303" draw:formula="?f246 / ?f160"/><draw:equation draw:name="f304" draw:formula="?f247 / ?f159"/><draw:equation draw:name="f305" draw:formula="?f248 / ?f160"/><draw:equation draw:name="f306" draw:formula="?f249 / ?f159"/><draw:equation draw:name="f307" draw:formula="?f250 / ?f160"/><draw:equation draw:name="f308" draw:formula="?f251 / ?f159"/><draw:equation draw:name="f309" draw:formula="?f252 / ?f159"/><draw:equation draw:name="f310" draw:formula="?f253 / ?f160"/><draw:equation draw:name="f311" draw:formula="?f254 / ?f159"/><draw:equation draw:name="f312" draw:formula="?f255 / ?f160"/><draw:equation draw:name="f313" draw:formula="?f256 / ?f159"/><draw:equation draw:name="f314" draw:formula="?f257 / ?f160"/><draw:equation draw:name="f315" draw:formula="?f258 / ?f159"/><draw:equation draw:name="f316" draw:formula="?f259 / ?f160"/><draw:equation draw:name="f317" draw:formula="?f260 / ?f159"/><draw:equation draw:name="f318" draw:formula="?f261 / ?f159"/><draw:equation draw:name="f319" draw:formula="?f262 / ?f159"/><draw:equation draw:name="f320" draw:formula="?f263 / ?f160"/><draw:equation draw:name="f321" draw:formula="?f264 / ?f160"/><draw:equation draw:name="f322" draw:formula="?f265 / ?f159"/><draw:equation draw:name="f323" draw:formula="?f266 / ?f160"/></draw:enhanced-geometry></draw:custom-shape><text:span text:style-name="Police_20_par_20_défaut"><text:span text:style-name="T4">Bruno DUCHEMIN (Président) <text:s/><text:tab/> François CALINE ( Trésorier )</text:span></text:span></text:p>
      <text:p text:style-name="P7"><text:span text:style-name="Police_20_par_20_défaut"><text:span text:style-name="T4"><text:tab/></text:span></text:span><text:span text:style-name="Police_20_par_20_défaut"><text:span text:style-name="T8"><draw:frame draw:style-name="fr1" draw:name="Image 5" text:anchor-type="as-char" svg:y="-0.688cm" svg:width="5.944cm" style:rel-width="scale" svg:height="2.639cm" style:rel-height="scale" draw:z-index="0"><draw:image xlink:href="Pictures/10000200000007A6000003E4862EE4C2.gif" xlink:type="simple" xlink:show="embed" xlink:actuate="onLoad"/><svg:desc>C:\Users\bduchemin\Desktop\DUCHEMIN Bruno.gif</svg:desc></draw:frame></text:span></text:span><text:span text:style-name="Police_20_par_20_défaut"><text:span text:style-name="T4"><text:tab/><text:tab/><text:tab/></text:span></text:span></text:p>
      <text:p text:style-name="P3"><text:s text:c="3"/><text:tab/>Sylviane POLLET ( Secrétaire)</text:p>
      <text:p text:style-name="P8"><draw:custom-shape text:anchor-type="paragraph" draw:z-index="2" draw:name="Forme libre : forme 4" draw:style-name="gr2" draw:text-style-name="P20" svg:width="3.223cm" svg:height="1.632cm" svg:x="3.422cm" svg:y="0.074cm"><text:p/><draw:enhanced-geometry svg:viewBox="0 0 3226 1634" draw:text-areas="?f8 ?f10 ?f9 ?f11" draw:type="non-primitive" draw:enhanced-path="M 977 8 C 1046 362 1278 672 1295 1039 1303 1216 1799 2064 1692 1357 1628 935 962 1075 607 1172 362 1239 -580 1214 528 1251 895 1263 1514 1576 1639 1225 1752 909 976 941 898 537 819 124 1590 147 1427 510 1260 883 2302 731 1771 616 1044 459 2086 1179 2009 616 1984 431 2004 -464 1824 378 1721 859 2290 1076 2195 404 2089 -343 1997 642 2195 775 2588 1040 2431 -135 2433 748 2433 1136 2866 -107 2618 8 2306 152 3027 1076 1956 484 1576 273 956 87 660 404 161 939 1572 602 1851 722 2258 898 2711 632 3147 669 L 3226 616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26"/><draw:equation draw:name="f7" draw:formula="?f4 / 1634"/><draw:equation draw:name="f8" draw:formula="?f0 / ?f6"/><draw:equation draw:name="f9" draw:formula="?f1 / ?f6"/><draw:equation draw:name="f10" draw:formula="?f2 / ?f7"/><draw:equation draw:name="f11" draw:formula="?f3 / ?f7"/></draw:enhanced-geometry></draw:custom-shape><text:span text:style-name="Police_20_par_20_défaut"><text:span text:style-name="T4"><text:tab/><text:tab/><text:tab/><text:tab/><text:tab/><text:tab/><text:tab/><text:tab/><text:tab/></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OpenSymbol" svg:font-family="OpenSymbol, 'Arial Unicode MS'" style:font-family-generic="system"/>
    <style:font-face style:name="Mangal" svg:font-family="Mangal"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fr" fo:country="FR"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fr" fo:country="FR"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Calibri" fo:font-size="11pt" fo:language="en" fo:country="US" style:font-name-asian="Times New Roman" style:font-size-asian="11pt" style:font-name-complex="Calibri" style:font-size-complex="10pt"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Arial"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style:font-name-complex="Ari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Ari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Arial" fo:hyphenate="false" fo:hyphenation-remain-char-count="0" fo:hyphenation-push-char-count="0"/>
    </style:style>
    <style:style style:name="Titre1" style:family="paragraph" style:parent-style-name="Standard" style:next-style-name="Text_20_body">
      <style:paragraph-properties fo:margin-top="0.423cm" fo:margin-bottom="0.212cm" fo:hyphenation-ladder-count="no-limit" fo:keep-with-next="always"/>
      <style:text-properties style:font-name="Arial" fo:font-size="14pt" style:font-name-asian="Microsoft YaHei" style:font-size-asian="14pt" style:font-name-complex="Arial" style:font-size-complex="14pt" fo:hyphenate="false" fo:hyphenation-remain-char-count="0" fo:hyphenation-push-char-count="0"/>
    </style:style>
    <style:style style:name="Légende1" style:family="paragraph" style:parent-style-name="Standard">
      <style:paragraph-properties fo:margin-top="0.212cm" fo:margin-bottom="0.212cm" fo:hyphenation-ladder-count="no-limit" text:number-lines="false" text:line-number="0"/>
      <style:text-properties fo:font-size="12pt" fo:font-style="italic" style:font-size-asian="12pt" style:font-style-asian="italic" style:font-name-complex="Arial" style:font-size-complex="12pt" style:font-style-complex="italic" fo:hyphenate="false" fo:hyphenation-remain-char-count="0" fo:hyphenation-push-char-count="0"/>
    </style:style>
    <style:style style:name="Texte_20_de_20_bulles" style:display-name="Texte de bulles" style:family="paragraph" style:parent-style-name="Normal">
      <style:paragraph-properties fo:hyphenation-ladder-count="no-limit"/>
      <style:text-properties style:font-name="Tahoma" fo:font-size="8pt" style:font-name-asian="Tahoma" style:font-size-asian="8pt" style:font-name-complex="Mangal" style:font-size-complex="7pt" fo:hyphenate="false" fo:hyphenation-remain-char-count="0" fo:hyphenation-push-char-count="0"/>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Header" style:family="paragraph" style:parent-style-name="Header_20_and_20_Footer" style:class="extra">
      <style:paragraph-properties fo:hyphenation-ladder-count="no-limit"/>
      <style:text-properties fo:hyphenate="false" fo:hyphenation-remain-char-count="0" fo:hyphenation-push-char-count="0"/>
    </style:style>
    <style:style style:name="Police_20_par_20_défaut" style:display-name="Police par défaut" style:family="text"/>
    <style:style style:name="WW8Num1z0" style:family="text">
      <style:text-properties style:font-name="Symbol" style:font-name-asian="Symbol" style:font-name-complex="Symbol"/>
    </style:style>
    <style:style style:name="WW8Num1z1" style:family="text"/>
    <style:style style:name="WW8Num2z0" style:family="text"/>
    <style:style style:name="WW8Num2z1" style:family="text"/>
    <style:style style:name="WW8Num3z0" style:family="text"/>
    <style:style style:name="WW8Num3z1"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Texte_20_de_20_bulles_20_Car" style:display-name="Texte de bulles Car" style:family="text" style:parent-style-name="Police_20_par_20_défaut">
      <style:text-properties style:font-name="Tahoma" fo:font-size="8pt" style:font-name-asian="Tahoma" style:font-size-asian="8pt" style:font-name-complex="Mangal" style:font-size-complex="7pt"/>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ymbol" style:font-name-complex="Symbol"/>
    </style:style>
    <style:style style:name="WW_5f_CharLFO1LVL2" style:display-name="WW_CharLFO1LVL2" style:family="text">
      <style:text-properties style:font-name="OpenSymbol"/>
    </style:style>
    <style:style style:name="WW_5f_CharLFO1LVL3" style:display-name="WW_CharLFO1LVL3" style:family="text">
      <style:text-properties style:font-name="OpenSymbol"/>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OpenSymbol"/>
    </style:style>
    <style:style style:name="WW_5f_CharLFO1LVL6" style:display-name="WW_CharLFO1LVL6" style:family="text">
      <style:text-properties style:font-name="OpenSymbol"/>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OpenSymbol"/>
    </style:style>
    <style:style style:name="WW_5f_CharLFO1LVL9" style:display-name="WW_CharLFO1LVL9" style:family="text">
      <style:text-properties style:font-name="OpenSymbol"/>
    </style:style>
    <style:style style:name="WW_5f_CharLFO2LVL1" style:display-name="WW_CharLFO2LVL1" style:family="text">
      <style:text-properties style:font-name="Symbol"/>
    </style:style>
    <style:style style:name="WW_5f_CharLFO2LVL2" style:display-name="WW_CharLFO2LVL2" style:family="text">
      <style:text-properties style:font-name="OpenSymbol"/>
    </style:style>
    <style:style style:name="WW_5f_CharLFO2LVL3" style:display-name="WW_CharLFO2LVL3" style:family="text">
      <style:text-properties style:font-name="OpenSymbol"/>
    </style:style>
    <style:style style:name="WW_5f_CharLFO2LVL4" style:display-name="WW_CharLFO2LVL4" style:family="text">
      <style:text-properties style:font-name="Symbol"/>
    </style:style>
    <style:style style:name="WW_5f_CharLFO2LVL5" style:display-name="WW_CharLFO2LVL5" style:family="text">
      <style:text-properties style:font-name="OpenSymbol"/>
    </style:style>
    <style:style style:name="WW_5f_CharLFO2LVL6" style:display-name="WW_CharLFO2LVL6" style:family="text">
      <style:text-properties style:font-name="OpenSymbol"/>
    </style:style>
    <style:style style:name="WW_5f_CharLFO2LVL7" style:display-name="WW_CharLFO2LVL7" style:family="text">
      <style:text-properties style:font-name="Symbol"/>
    </style:style>
    <style:style style:name="WW_5f_CharLFO2LVL8" style:display-name="WW_CharLFO2LVL8" style:family="text">
      <style:text-properties style:font-name="OpenSymbol"/>
    </style:style>
    <style:style style:name="WW_5f_CharLFO2LVL9" style:display-name="WW_CharLFO2LVL9" style:family="text">
      <style:text-properties style:font-name="OpenSymbol"/>
    </style:style>
    <style:style style:name="WW_5f_CharLFO3LVL1" style:display-name="WW_CharLFO3LVL1" style:family="text">
      <style:text-properties style:font-name="Symbol"/>
    </style:style>
    <style:style style:name="WW_5f_CharLFO3LVL2" style:display-name="WW_CharLFO3LVL2" style:family="text">
      <style:text-properties style:font-name="OpenSymbol"/>
    </style:style>
    <style:style style:name="WW_5f_CharLFO3LVL3" style:display-name="WW_CharLFO3LVL3" style:family="text">
      <style:text-properties style:font-name="OpenSymbol"/>
    </style:style>
    <style:style style:name="WW_5f_CharLFO3LVL4" style:display-name="WW_CharLFO3LVL4" style:family="text">
      <style:text-properties style:font-name="Symbol"/>
    </style:style>
    <style:style style:name="WW_5f_CharLFO3LVL5" style:display-name="WW_CharLFO3LVL5" style:family="text">
      <style:text-properties style:font-name="OpenSymbol"/>
    </style:style>
    <style:style style:name="WW_5f_CharLFO3LVL6" style:display-name="WW_CharLFO3LVL6" style:family="text">
      <style:text-properties style:font-name="OpenSymbol"/>
    </style:style>
    <style:style style:name="WW_5f_CharLFO3LVL7" style:display-name="WW_CharLFO3LVL7" style:family="text">
      <style:text-properties style:font-name="Symbol"/>
    </style:style>
    <style:style style:name="WW_5f_CharLFO3LVL8" style:display-name="WW_CharLFO3LVL8" style:family="text">
      <style:text-properties style:font-name="OpenSymbol"/>
    </style:style>
    <style:style style:name="WW_5f_CharLFO3LVL9" style:display-name="WW_CharLFO3LVL9" style:family="text">
      <style:text-properties style:font-name="OpenSymbol"/>
    </style:style>
    <style:style style:name="WW_5f_CharLFO5LVL1" style:display-name="WW_CharLFO5LVL1" style:family="text">
      <style:text-properties style:font-name="OpenSymbol" style:font-name-asian="OpenSymbol" style:font-name-complex="OpenSymbol"/>
    </style:style>
    <style:style style:name="WW_5f_CharLFO5LVL2" style:display-name="WW_CharLFO5LVL2" style:family="text">
      <style:text-properties style:font-name="OpenSymbol" style:font-name-asian="OpenSymbol" style:font-name-complex="OpenSymbol"/>
    </style:style>
    <style:style style:name="WW_5f_CharLFO5LVL3" style:display-name="WW_CharLFO5LVL3" style:family="text">
      <style:text-properties style:font-name="OpenSymbol" style:font-name-asian="OpenSymbol" style:font-name-complex="OpenSymbol"/>
    </style:style>
    <style:style style:name="WW_5f_CharLFO5LVL4" style:display-name="WW_CharLFO5LVL4" style:family="text">
      <style:text-properties style:font-name="OpenSymbol" style:font-name-asian="OpenSymbol" style:font-name-complex="OpenSymbol"/>
    </style:style>
    <style:style style:name="WW_5f_CharLFO5LVL5" style:display-name="WW_CharLFO5LVL5" style:family="text">
      <style:text-properties style:font-name="OpenSymbol" style:font-name-asian="OpenSymbol" style:font-name-complex="OpenSymbol"/>
    </style:style>
    <style:style style:name="WW_5f_CharLFO5LVL6" style:display-name="WW_CharLFO5LVL6" style:family="text">
      <style:text-properties style:font-name="OpenSymbol" style:font-name-asian="OpenSymbol" style:font-name-complex="OpenSymbol"/>
    </style:style>
    <style:style style:name="WW_5f_CharLFO5LVL7" style:display-name="WW_CharLFO5LVL7" style:family="text">
      <style:text-properties style:font-name="OpenSymbol" style:font-name-asian="OpenSymbol" style:font-name-complex="OpenSymbol"/>
    </style:style>
    <style:style style:name="WW_5f_CharLFO5LVL8" style:display-name="WW_CharLFO5LVL8" style:family="text">
      <style:text-properties style:font-name="OpenSymbol" style:font-name-asian="OpenSymbol" style:font-name-complex="OpenSymbol"/>
    </style:style>
    <style:style style:name="WW_5f_CharLFO5LVL9" style:display-name="WW_CharLFO5LVL9" style:family="text">
      <style:text-properties style:font-name="OpenSymbol" style:font-name-asian="OpenSymbol" style:font-name-complex="OpenSymbol"/>
    </style:style>
    <style:style style:name="Graphics" style:family="graphic">
      <style:graphic-properties fo:background-color="transparent" style:background-transparency="100%">
        <style:background-image/>
      </style:graphic-properties>
    </style:style>
    <style:style style:name="OLE" style:family="graphic">
      <style:graphic-properties text:anchor-type="paragraph" svg:x="0cm" svg:y="0cm" style:wrap="none" style:vertical-pos="top" style:vertical-rel="paragraph" style:horizontal-pos="center" style:horizontal-rel="paragraph" fo:background-color="transparent" style:background-transparency="100%">
        <style:background-image/>
      </style:graphic-propertie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3.016cm" fo:margin-right="1.236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Olivier HENRY</meta:initial-creator>
    <meta:creation-date>2025-02-23T10:58:00Z</meta:creation-date>
    <dc:date>2026-07-04T17:58:20.53</dc:date>
    <meta:print-date>2026-07-04T17:48:27</meta:print-date>
    <meta:editing-cycles>19</meta:editing-cycles>
    <meta:editing-duration>PT4H55M44S</meta:editing-duration>
    <meta:document-statistic meta:table-count="0" meta:image-count="1" meta:object-count="1" meta:page-count="2" meta:paragraph-count="38" meta:word-count="402" meta:character-count="2574"/>
    <meta:template xlink:type="simple" xlink:actuate="onRequest" xlink:title="" xlink:href="../../../../../../../../Downloads/CA%2022.01.25%20(1)%20(1).odt/Normal"/>
  </office:meta>
</office:document-meta>
</file>